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nurture<text:tab/><text:tab/><text:tab/>nourrir, encourager</text:p>
      <text:p text:style-name="Standard">above all<text:tab/><text:tab/><text:tab/>Par dessus tout</text:p>
      <text:p text:style-name="Standard">framework<text:tab/><text:tab/><text:tab/>cadre</text:p>
      <text:p text:style-name="Standard">staff<text:tab/><text:tab/><text:tab/>personnel</text:p>
      <text:p text:style-name="Standard">range<text:tab/><text:tab/><text:tab/>étendue, portée</text:p>
      <text:p text:style-name="Standard">cater<text:tab/><text:tab/><text:tab/>prendre en compte</text:p>
      <text:p text:style-name="Standard">whatever<text:tab/><text:tab/><text:tab/>quelque soit</text:p>
      <text:p text:style-name="Standard">enable<text:tab/><text:tab/><text:tab/>permettre</text:p>
      <text:p text:style-name="Standard">ensure<text:tab/><text:tab/><text:tab/>assurer</text:p>
      <text:p text:style-name="Standard">behavio(u)r<text:tab/><text:tab/><text:tab/>comportement</text:p>
      <text:p text:style-name="Standard">ongoing<text:tab/><text:tab/><text:tab/>continu</text:p>
      <text:p text:style-name="Standard">mentoring<text:tab/><text:tab/><text:tab/>tutorat</text:p>
      <text:p text:style-name="Standard">wonder<text:tab/><text:tab/><text:tab/>se demander, s'émerveiller</text:p>
      <text:p text:style-name="Standard">split<text:tab/><text:tab/><text:tab/>diviser, partager</text:p>
      <text:p text:style-name="Standard">caring<text:tab/><text:tab/><text:tab/>attentionné</text:p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1-11-14T18:51:48.589660170</meta:creation-date>
    <dc:date>2021-11-14T18:56:23.650655079</dc:date>
    <meta:editing-duration>PT4M35S</meta:editing-duration>
    <meta:editing-cycles>1</meta:editing-cycles>
    <meta:document-statistic meta:table-count="0" meta:image-count="0" meta:object-count="0" meta:page-count="1" meta:paragraph-count="15" meta:word-count="41" meta:character-count="337" meta:non-whitespace-character-count="281"/>
    <meta:generator>LibreOffice/6.4.7.2$Linux_X86_64 LibreOffice_project/40$Build-2</meta:generator>
  </office:meta>
</office:document-meta>
</file>