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Safety in the kitchen</text:p>
      <text:p text:style-name="Standard"/>
      <text:p text:style-name="Standard"/>
      <text:p text:style-name="Standard">chill<text:tab/><text:tab/><text:tab/>refroidir</text:p>
      <text:p text:style-name="Standard">cutting board<text:tab/><text:tab/><text:tab/>planche à découper</text:p>
      <text:p text:style-name="Standard">raw<text:tab/><text:tab/><text:tab/>cru</text:p>
      <text:p text:style-name="Standard">sanitize<text:tab/><text:tab/><text:tab/>désinfecter</text:p>
      <text:p text:style-name="Standard">use<text:tab/><text:tab/><text:tab/>utilisation</text:p>
      <text:p text:style-name="Standard">prep<text:tab/><text:tab/><text:tab/>préparer</text:p>
      <text:p text:style-name="Standard">area<text:tab/><text:tab/><text:tab/>zone</text:p>
      <text:p text:style-name="Standard">countertop<text:tab/><text:tab/><text:tab/>plan de travail</text:p>
      <text:p text:style-name="Standard">drawer<text:tab/><text:tab/><text:tab/>tiroir</text:p>
      <text:p text:style-name="Standard">handle<text:tab/><text:tab/><text:tab/>poignée</text:p>
      <text:p text:style-name="Standard">sink<text:tab/><text:tab/><text:tab/>évier</text:p>
      <text:p text:style-name="Standard">sanitary wipe<text:tab/><text:tab/><text:tab/>lingette</text:p>
      <text:p text:style-name="Standard">spigot<text:tab/><text:tab/><text:tab/>bonde</text:p>
      <text:p text:style-name="Standard">soap dispenser<text:tab/><text:tab/><text:tab/>distributeur de savon</text:p>
      <text:p text:style-name="Standard">trash can<text:tab/><text:tab/><text:tab/>poubelle</text:p>
      <text:p text:style-name="Standard">underneath<text:tab/><text:tab/><text:tab/>dessous</text:p>
      <text:p text:style-name="Standard">grimy<text:tab/><text:tab/><text:tab/>crasseux</text:p>
      <text:p text:style-name="Standard">defrost<text:tab/><text:tab/><text:tab/>décongeler</text:p>
      <text:p text:style-name="Standard">out of<text:tab/><text:tab/><text:tab/>en dehors de</text:p>
      <text:p text:style-name="Standard">outside<text:tab/><text:tab/><text:tab/>extérieur</text:p>
      <text:p text:style-name="Standard">sear<text:tab/><text:tab/><text:tab/>saisir (cuisson)</text:p>
      <text:p text:style-name="Standard">rare<text:tab/><text:tab/><text:tab/>saignant</text:p>
      <text:p text:style-name="Standard">above<text:tab/><text:tab/><text:tab/>au-dessus</text:p>
      <text:p text:style-name="Standard">lower<text:tab/><text:tab/><text:tab/>inférieur</text:p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1-11-28T15:40:20.155836195</meta:creation-date>
    <dc:date>2021-11-28T16:21:59.301790121</dc:date>
    <meta:editing-duration>PT31M15S</meta:editing-duration>
    <meta:editing-cycles>1</meta:editing-cycles>
    <meta:document-statistic meta:table-count="0" meta:image-count="0" meta:object-count="0" meta:page-count="1" meta:paragraph-count="25" meta:word-count="66" meta:character-count="481" meta:non-whitespace-character-count="392"/>
    <meta:generator>LibreOffice/6.4.7.2$Linux_X86_64 LibreOffice_project/40$Build-2</meta:generator>
  </office:meta>
</office:document-meta>
</file>