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1" style:family="text">
      <style:text-properties officeooo:rsid="0012315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save<text:tab/><text:tab/><text:tab/>enregistrer</text:p>
      <text:p text:style-name="Standard">save as<text:tab/><text:tab/><text:tab/>enregistrer sous</text:p>
      <text:p text:style-name="Standard">export<text:tab/><text:tab/><text:tab/>exporter sous</text:p>
      <text:p text:style-name="Standard">file<text:tab/><text:tab/><text:tab/>fichier</text:p>
      <text:p text:style-name="Standard">folder<text:tab/><text:tab/><text:tab/>dossier</text:p>
      <text:p text:style-name="Standard">boot<text:tab/><text:tab/><text:tab/>action qui consiste à charger le système d'exploitation.</text:p>
      <text:p text:style-name="Standard">download<text:tab/><text:tab/><text:tab/>télécharger</text:p>
      <text:p text:style-name="Standard">upload<text:tab/><text:tab/><text:tab/>mettre sur un serveur</text:p>
      <text:p text:style-name="Standard">word processor<text:tab/><text:tab/><text:tab/>traitement de texte</text:p>
      <text:p text:style-name="Standard">spreadsheet<text:tab/><text:tab/><text:tab/>tableur</text:p>
      <text:p text:style-name="Standard">slide<text:tab/><text:tab/><text:tab/>diapositive</text:p>
      <text:p text:style-name="Standard">form<text:tab/><text:tab/><text:tab/>formulaire</text:p>
      <text:p text:style-name="Standard">database<text:tab/><text:tab/><text:tab/>base de données</text:p>
      <text:p text:style-name="Standard">server<text:tab/><text:tab/><text:tab/>serveur</text:p>
      <text:p text:style-name="Standard">home page<text:tab/><text:tab/><text:tab/>page d'accueil</text:p>
      <text:p text:style-name="Standard">output<text:tab/><text:tab/><text:tab/>résultat</text:p>
      <text:p text:style-name="Standard">slideshow<text:tab/><text:tab/><text:tab/>présentation</text:p>
      <text:p text:style-name="Standard">browser<text:tab/><text:tab/><text:tab/>navigateur</text:p>
      <text:p text:style-name="Standard">operating system<text:tab/><text:tab/><text:tab/>système d'exploitation</text:p>
      <text:p text:style-name="Standard">software<text:tab/><text:tab/><text:tab/>logiciel</text:p>
      <text:p text:style-name="Standard">ICT<text:tab/><text:tab/><text:tab/>TIC('e)</text:p>
      <text:p text:style-name="Standard">upper case / caps<text:tab/><text:tab/><text:tab/>majuscule</text:p>
      <text:p text:style-name="Standard">lower case<text:tab/><text:tab/><text:tab/>minuscule</text:p>
      <text:p text:style-name="Standard">case sensitive<text:tab/><text:tab/><text:tab/>sensible à la casse</text:p>
      <text:p text:style-name="Standard">cloze exercise<text:tab/><text:tab/><text:tab/>texte à trou</text:p>
      <text:p text:style-name="Standard">matching exercise<text:tab/><text:tab/><text:tab/>exercise d'association</text:p>
      <text:p text:style-name="Standard">fill in the blanks<text:tab/><text:tab/><text:tab/>compléter les trous</text:p>
      <text:p text:style-name="Standard">collaborative writing<text:tab/><text:tab/><text:tab/>écriture collaborative</text:p>
      <text:p text:style-name="Standard">keyboard<text:tab/><text:tab/><text:tab/>clavier</text:p>
      <text:p text:style-name="Standard">key<text:tab/><text:tab/><text:tab/>touche</text:p>
      <text:p text:style-name="Standard">desktop<text:tab/><text:tab/><text:tab/>bureau</text:p>
      <text:p text:style-name="Standard">display<text:tab/><text:tab/><text:tab/>affichage</text:p>
      <text:p text:style-name="Standard">font<text:tab/><text:tab/><text:tab/>police</text:p>
      <text:p text:style-name="Standard">IT<text:tab/><text:tab/><text:tab/>informatique</text:p>
      <text:p text:style-name="Standard">laptop<text:tab/><text:tab/><text:tab/>ordinateur portable</text:p>
      <text:p text:style-name="Standard">remote<text:tab/><text:tab/><text:tab/>distant</text:p>
      <text:p text:style-name="Standard">scroll down / up<text:tab/><text:tab/><text:tab/>faire défiler </text:p>
      <text:p text:style-name="Standard">spellchecker<text:tab/><text:tab/><text:tab/>correcteur orthograpique</text:p>
      <text:p text:style-name="Standard">interactive whiteboard<text:tab/><text:tab/><text:tab/>tableau blanc interactif</text:p>
      <text:p text:style-name="Standard">wordsnake<text:tab/><text:tab/><text:tab/>exercice de texte sans espaces</text:p>
      <text:p text:style-name="Standard">drop-down menu<text:tab/><text:tab/><text:tab/>menu déroulant</text:p>
      <text:p text:style-name="Standard">drag &amp; drop<text:tab/><text:tab/><text:tab/>glisser-déplacer</text:p>
      <text:p text:style-name="Standard">cut, copy, paste<text:tab/><text:tab/><text:tab/>couper, copier, coller</text:p>
      <text:p text:style-name="Standard">landscape<text:tab/><text:tab/><text:tab/>paysage</text:p>
      <text:p text:style-name="Standard">shortcut<text:tab/><text:tab/><text:tab/>raccourci</text:p>
      <text:p text:style-name="Standard">Print Layout view<text:tab/><text:tab/><text:tab/>aperçu avant impression</text:p>
      <text:p text:style-name="Standard">thumbnail<text:tab/><text:tab/><text:tab/>vignette</text:p>
      <text:p text:style-name="Standard">line break<text:tab/><text:tab/><text:tab/>saut de page</text:p>
      <text:p text:style-name="Standard">cell<text:tab/><text:tab/><text:tab/>cellule</text:p>
      <text:p text:style-name="Standard">drop cap<text:tab/><text:tab/><text:tab/>lettrine</text:p>
      <text:p text:style-name="Standard">manual page break<text:tab/><text:tab/><text:tab/>saut de page</text:p>
      <text:p text:style-name="Standard">chart<text:tab/><text:tab/><text:tab/>diagramme</text:p>
      <text:p text:style-name="Standard"><text:soft-page-break/>to embed<text:tab/><text:tab/><text:tab/>intégrer</text:p>
      <text:p text:style-name="Standard">path<text:tab/><text:tab/><text:tab/>chemin</text:p>
      <text:p text:style-name="Standard">query<text:tab/><text:tab/><text:tab/>requête</text:p>
      <text:p text:style-name="Standard">template<text:tab/><text:tab/><text:tab/>modèle</text:p>
      <text:p text:style-name="Standard">bold<text:tab/><text:tab/><text:tab/>gras</text:p>
      <text:p text:style-name="Standard">italics<text:tab/><text:tab/><text:tab/>italiques</text:p>
      <text:p text:style-name="Standard">underline<text:tab/><text:tab/><text:tab/>souligner</text:p>
      <text:p text:style-name="Standard">table of contents<text:tab/><text:tab/><text:tab/>table des matières</text:p>
      <text:p text:style-name="Standard">worksheet<text:tab/><text:tab/><text:tab/>feuille de calcul</text:p>
      <text:p text:style-name="Standard">average<text:tab/><text:tab/><text:tab/>moyenne</text:p>
      <text:p text:style-name="Standard">clipboard<text:tab/><text:tab/><text:tab/>presse-papier</text:p>
      <text:p text:style-name="Standard">row<text:tab/><text:tab/><text:tab/>rangée</text:p>
      <text:p text:style-name="Standard">foot note<text:tab/><text:tab/><text:tab/>note de bas de page</text:p>
      <text:p text:style-name="Standard">left-aligned<text:tab/><text:tab/><text:tab/>aligné à gauche</text:p>
      <text:p text:style-name="Standard">unzip<text:tab/><text:tab/><text:tab/>décompresser</text:p>
      <text:p text:style-name="Standard">merge<text:tab/><text:tab/><text:tab/>grouper</text:p>
      <text:p text:style-name="Standard">crop<text:tab/><text:tab/><text:tab/>rogner</text:p>
      <text:p text:style-name="Standard">ratio<text:tab/><text:tab/><text:tab/>proportion</text:p>
      <text:p text:style-name="Standard">bookmark<text:tab/><text:tab/><text:tab/>mettre en favori</text:p>
      <text:p text:style-name="Standard">stylesheet<text:tab/><text:tab/><text:tab/>feuille de style</text:p>
      <text:p text:style-name="Standard">subscribe<text:tab/><text:tab/><text:tab/>s'abonner</text:p>
      <text:p text:style-name="Standard">semicolon<text:tab/><text:tab/><text:tab/>point-virgule</text:p>
      <text:p text:style-name="Standard">digital<text:tab/><text:tab/><text:tab/>numérique</text:p>
      <text:p text:style-name="Standard">extermanl stylesheet<text:tab/><text:tab/><text:tab/>feuille de style externe</text:p>
      <text:p text:style-name="Standard">tag<text:tab/><text:tab/><text:tab/>balise</text:p>
      <text:p text:style-name="Standard">styling<text:tab/><text:tab/><text:tab/>style</text:p>
      <text:p text:style-name="Standard">dot<text:tab/><text:tab/><text:tab/>point</text:p>
      <text:p text:style-name="Standard">hover<text:tab/><text:tab/><text:tab/>survol</text:p>
      <text:p text:style-name="Standard">markup<text:tab/><text:tab/><text:tab/>balisage</text:p>
      <text:p text:style-name="Standard">brackets<text:tab/><text:tab/><text:tab/>crochets</text:p>
      <text:p text:style-name="Standard">hyphen<text:tab/><text:tab/><text:tab/>tiret</text:p>
      <text:p text:style-name="Standard">colon<text:tab/><text:tab/><text:tab/>deux-points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11-15T22:50:25.662297269</meta:creation-date>
    <dc:date>2021-12-01T21:34:05.246078367</dc:date>
    <meta:editing-duration>PT14M41S</meta:editing-duration>
    <meta:editing-cycles>2</meta:editing-cycles>
    <meta:generator>LibreOffice/6.4.7.2$Linux_X86_64 LibreOffice_project/40$Build-2</meta:generator>
    <meta:document-statistic meta:table-count="0" meta:image-count="0" meta:object-count="0" meta:page-count="2" meta:paragraph-count="84" meta:word-count="265" meta:character-count="2015" meta:non-whitespace-character-count="1665"/>
  </office:meta>
</office:document-meta>
</file>