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Lohit Devanagari1" svg:font-family="'Lohit Devanagari'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</office:font-face-decls>
  <office:automatic-styles/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avoid<text:tab/><text:tab/><text:tab/>éviter</text:p>
      <text:p text:style-name="Standard">crush<text:tab/><text:tab/><text:tab/>écrasé, mélange</text:p>
      <text:p text:style-name="Standard">chop<text:tab/><text:tab/><text:tab/>hacher</text:p>
      <text:p text:style-name="Standard">slice<text:tab/><text:tab/><text:tab/>trancher</text:p>
      <text:p text:style-name="Standard">basil<text:tab/><text:tab/><text:tab/>basilic</text:p>
      <text:p text:style-name="Standard">roughly<text:tab/><text:tab/><text:tab/>grossièrement</text:p>
      <text:p text:style-name="Standard">knob<text:tab/><text:tab/><text:tab/>noix (petite quantité)</text:p>
      <text:p text:style-name="Standard">spicy<text:tab/><text:tab/><text:tab/>épicé</text:p>
      <text:p text:style-name="Standard">remove<text:tab/><text:tab/><text:tab/>enlever</text:p>
      <text:p text:style-name="Standard">stalk<text:tab/><text:tab/><text:tab/>tige</text:p>
      <text:p text:style-name="Standard">grind<text:tab/><text:tab/><text:tab/>moudre</text:p>
      <text:p text:style-name="Standard">nutty<text:tab/><text:tab/><text:tab/>au goût de noix</text:p>
      <text:p text:style-name="Standard">peanuts<text:tab/><text:tab/><text:tab/>cacahuètes</text:p>
      <text:p text:style-name="Standard">cashew nuts<text:tab/><text:tab/><text:tab/>noix de cajou</text:p>
      <text:p text:style-name="Standard">raw<text:tab/><text:tab/><text:tab/>cru, brut</text:p>
      <text:p text:style-name="Standard">stick<text:tab/><text:tab/><text:tab/>accroché</text:p>
      <text:p text:style-name="Standard">boneless<text:tab/><text:tab/><text:tab/>desossé</text:p>
      <text:p text:style-name="Standard">shredded<text:tab/><text:tab/><text:tab/>effiloché</text:p>
      <text:p text:style-name="Standard">baby corn<text:tab/><text:tab/><text:tab/>mini épi de maïs</text:p>
      <text:p text:style-name="Standard">zucchinis<text:tab/><text:tab/><text:tab/>courgettes</text:p>
      <text:p text:style-name="Standard">bean sprouts<text:tab/><text:tab/><text:tab/>germes de soja, germes de haricots</text:p>
      <text:p text:style-name="Standard">sour<text:tab/><text:tab/><text:tab/>aigre</text:p>
      <text:p text:style-name="Standard">leaf<text:tab/><text:tab/><text:tab/>feuille</text:p>
      <text:p text:style-name="Standard">rind<text:tab/><text:tab/><text:tab/>écorce</text:p>
      <text:p text:style-name="Standard">flip<text:tab/><text:tab/><text:tab/>retourner</text:p>
      <text:p text:style-name="Standard">to toss<text:tab/><text:tab/><text:tab/>touiller</text:p>
    </office:text>
  </office:body>
</office:document-content>
</file>

<file path=styles.xml><?xml version="1.0" encoding="utf-8"?>
<office:document-styles xmlns:officeooo="http://openoffice.org/2009/office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Lohit Devanagari1" svg:font-family="'Lohit Devanagari'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fr" fo:country="FR" style:letter-kerning="true" style:font-name-asian="Noto Serif CJK SC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fr" fo:country="FR" style:letter-kerning="true" style:font-name-asian="Noto Serif CJK SC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meta:creation-date>2021-12-05T20:58:38.455531501</meta:creation-date>
    <dc:date>2021-12-05T20:58:57.156532690</dc:date>
    <meta:editing-duration>PT19S</meta:editing-duration>
    <meta:editing-cycles>1</meta:editing-cycles>
    <meta:document-statistic meta:table-count="0" meta:image-count="0" meta:object-count="0" meta:page-count="1" meta:paragraph-count="26" meta:word-count="73" meta:character-count="499" meta:non-whitespace-character-count="400"/>
    <meta:generator>LibreOffice/6.4.7.2$Linux_X86_64 LibreOffice_project/40$Build-2</meta:generator>
  </office:meta>
</office:document-meta>
</file>